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var e-global-typography-primary-font-family" svg:font-family="'var e-global-typography-primary-font-family', Sans-serif"/>
  </office:font-face-decls>
  <office:automatic-styles>
    <style:style style:name="P1" style:family="paragraph" style:parent-style-name="Heading_20_2">
      <style:text-properties style:font-name="var e-global-typography-primary-font-family" fo:font-size="14pt" style:font-size-asian="14pt" style:font-size-complex="14pt" loext:padding="0cm" loext:border="none"/>
    </style:style>
    <style:style style:name="P2" style:family="paragraph" style:parent-style-name="Text_20_body">
      <style:text-properties style:font-name="var e-global-typography-primary-font-family" fo:font-size="12pt" style:font-size-asian="12pt" style:font-size-complex="12pt" loext:padding="0cm" loext:border="none"/>
    </style:style>
    <style:style style:name="P3" style:family="paragraph" style:parent-style-name="Text_20_body">
      <style:text-properties style:font-name="var e-global-typography-primary-font-family" fo:font-size="12pt" fo:font-weight="bold" officeooo:rsid="001c3a45" officeooo:paragraph-rsid="001c3a45" style:font-size-asian="12pt" style:font-weight-asian="bold" style:font-size-complex="12pt" style:font-weight-complex="bold" loext:padding="0cm" loext:border="none"/>
    </style:style>
    <style:style style:name="P4" style:family="paragraph" style:parent-style-name="Text_20_body">
      <style:text-properties style:font-name="var e-global-typography-primary-font-family" fo:font-size="12pt" officeooo:rsid="001c3a45" officeooo:paragraph-rsid="001c3a45" style:font-size-asian="12pt" style:font-size-complex="12pt" loext:padding="0cm" loext:border="none"/>
    </style:style>
    <style:style style:name="P5" style:family="paragraph" style:parent-style-name="Text_20_body">
      <style:paragraph-properties fo:line-height="100%"/>
      <style:text-properties style:font-name="var e-global-typography-primary-font-family" fo:font-size="12pt" style:text-underline-style="solid" style:text-underline-width="auto" style:text-underline-color="font-color" officeooo:rsid="001c3a45" officeooo:paragraph-rsid="001c3a45" style:font-size-asian="12pt" style:font-size-complex="12pt" loext:padding="0cm" loext:border="none"/>
    </style:style>
    <style:style style:name="P6" style:family="paragraph" style:parent-style-name="Text_20_body">
      <style:paragraph-properties fo:line-height="100%"/>
      <style:text-properties style:font-name="var e-global-typography-primary-font-family" fo:font-size="12pt" officeooo:rsid="001c3a45" officeooo:paragraph-rsid="001c3a45" style:font-size-asian="12pt" style:font-size-complex="12pt" loext:padding="0cm" loext:border="none"/>
    </style:style>
    <style:style style:name="P7" style:family="paragraph" style:parent-style-name="Text_20_body">
      <style:text-properties style:font-name="var e-global-typography-primary-font-family" fo:font-size="12pt" officeooo:rsid="001d6343" officeooo:paragraph-rsid="001d6343" style:font-size-asian="12pt" style:font-size-complex="12pt" loext:padding="0cm" loext:border="none"/>
    </style:style>
    <style:style style:name="P8" style:family="paragraph" style:parent-style-name="Text_20_body">
      <style:text-properties style:font-name="var e-global-typography-primary-font-family" fo:font-size="12pt" officeooo:rsid="001c3a45" officeooo:paragraph-rsid="0021125c" style:font-size-asian="12pt" style:font-size-complex="12pt" loext:padding="0cm" loext:border="none"/>
    </style:style>
    <style:style style:name="P9" style:family="paragraph" style:parent-style-name="Text_20_body">
      <style:text-properties style:font-name="var e-global-typography-primary-font-family" fo:font-size="12pt" officeooo:rsid="001ec539" officeooo:paragraph-rsid="001ec539" style:font-size-asian="12pt" style:font-size-complex="12pt" loext:padding="0cm" loext:border="none"/>
    </style:style>
    <style:style style:name="P10" style:family="paragraph" style:parent-style-name="Text_20_body">
      <style:text-properties style:font-name="var e-global-typography-primary-font-family" fo:font-size="12pt" officeooo:rsid="001ec539" officeooo:paragraph-rsid="00208b87" style:font-size-asian="12pt" style:font-size-complex="12pt" loext:padding="0cm" loext:border="none"/>
    </style:style>
    <style:style style:name="P11" style:family="paragraph" style:parent-style-name="Text_20_body">
      <style:text-properties style:font-name="var e-global-typography-primary-font-family" fo:font-size="12pt" officeooo:rsid="0021125c" officeooo:paragraph-rsid="0021125c" style:font-size-asian="12pt" style:font-size-complex="12pt" loext:padding="0cm" loext:border="none"/>
    </style:style>
    <style:style style:name="P12" style:family="paragraph" style:parent-style-name="Text_20_body">
      <style:text-properties style:font-name="var e-global-typography-primary-font-family" fo:font-size="12pt" officeooo:rsid="0022f3e4" officeooo:paragraph-rsid="0022f3e4" style:font-size-asian="12pt" style:font-size-complex="12pt" loext:padding="0cm" loext:border="none"/>
    </style:style>
    <style:style style:name="P13" style:family="paragraph" style:parent-style-name="Text_20_body">
      <style:text-properties fo:font-size="12pt" officeooo:paragraph-rsid="001c3a45" style:font-size-asian="12pt" style:font-size-complex="12pt"/>
    </style:style>
    <style:style style:name="P14" style:family="paragraph" style:parent-style-name="Text_20_body">
      <style:text-properties style:font-name="var e-global-typography-primary-font-family" fo:font-size="12pt" officeooo:rsid="001ec539" officeooo:paragraph-rsid="0021125c" style:font-size-asian="12pt" style:font-size-complex="12pt" loext:padding="0cm" loext:border="none"/>
    </style:style>
    <style:style style:name="T1" style:family="text">
      <style:text-properties officeooo:rsid="002965ef"/>
    </style:style>
    <style:style style:name="T2" style:family="text">
      <style:text-properties officeooo:rsid="00236693"/>
    </style:style>
    <style:style style:name="T3" style:family="text">
      <style:text-properties officeooo:rsid="001ec539"/>
    </style:style>
    <style:style style:name="T4" style:family="text">
      <style:text-properties officeooo:rsid="00247a35"/>
    </style:style>
    <style:style style:name="T5" style:family="text">
      <style:text-properties officeooo:rsid="001c5114"/>
    </style:style>
    <style:style style:name="T6" style:family="text">
      <style:text-properties officeooo:rsid="0021125c"/>
    </style:style>
    <style:style style:name="T7" style:family="text">
      <style:text-properties officeooo:rsid="00271c7a"/>
    </style:style>
    <style:style style:name="T8" style:family="text">
      <style:text-properties officeooo:rsid="002b34e9"/>
    </style:style>
    <style:style style:name="T9" style:family="text">
      <style:text-properties officeooo:rsid="00208b8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Adatkezelési tájékoztató</text:h>
      <text:p text:style-name="P2"/>
      <text:p text:style-name="P3">1.1. Az Adatkezelő bemutatása</text:p>
      <text:p text:style-name="P4">Laczi Anita E.V. <text:span text:style-name="T1">a </text:span><text:a xlink:type="simple" xlink:href="http://www.laczianita.hu/" text:style-name="Internet_20_link" text:visited-style-name="Visited_20_Internet_20_Link"><text:span text:style-name="T1">www.laczianita.hu</text:span></text:a><text:span text:style-name="T1"> </text:span>oldal tulajdonosa és kezelője (továbbiakban Adatkezelő) ezúton tájékoztatja Önt, mint érintett személyt a személyes adatok kezelésével kapcsolatos minden fontos információról.</text:p>
      <text:p text:style-name="P5">Elérhetőségek:</text:p>
      <text:p text:style-name="P6"><text:tab/>képviselő és kapcsolattartó: Laczi Anita</text:p>
      <text:p text:style-name="P6"><text:tab/>Telefonszáma: +36305724257</text:p>
      <text:p text:style-name="P6"><text:tab/>Email-címe: <text:a xlink:type="simple" xlink:href="mailto:mrsanitalaczi@gmail.com" text:style-name="Internet_20_link" text:visited-style-name="Visited_20_Internet_20_Link">mrsanitalaczi@gmail.com</text:a></text:p>
      <text:p text:style-name="P6"><text:tab/>Székhelye: 6000 Kecskemét, Március 15. utca 40. 5. emelet 15.</text:p>
      <text:p text:style-name="P7">A vállalkozás tevékenysége lelkigondozói nem-konvencionális gyógyító tevékenység, mentál-egészségügyi ellátás (nem egészségügyi szolgáltatásként). Célja segítséget nyújtani olyan embereknek, akik valamely életterületen elakadást tapasztalnak, valamilyen lelki nehézséggel küzdenek. A tevékenység egyéni (négyszemközti) vagy csoportos formában történik. Különleges adatok (mint egészségügyi adatok, anyagi helyzetre, vallási és nemi hovatartozásra vonatkozó információk) írásban nem <text:span text:style-name="T2">kerülnek </text:span>rögzít<text:span text:style-name="T2">ésre</text:span>, a szóban elhangzottak szigorú titoktartásban <text:span text:style-name="T2">kerülnek </text:span>megőrz<text:span text:style-name="T2">ésre.</text:span> <text:span text:style-name="T3">A közös munka </text:span><text:span text:style-name="T1">alapját</text:span><text:span text:style-name="T3"> az Együttműködési megállapodás rögzít</text:span><text:span text:style-name="T2">i</text:span><text:span text:style-name="T3">.</text:span></text:p>
      <text:p text:style-name="P7"/>
      <text:p text:style-name="P3">1.2. Az adatkezelés célja és folyamata</text:p>
      <text:p text:style-name="P4">Amikor Ön kapcsolatba lép írásban vagy személyesen az Adatkezelővel, az Ön alábbi személyes adatai kerülnek rögzítésre, majd kezelésre:</text:p>
      <text:p text:style-name="P6"><text:tab/>Teljes név (számlázási név)</text:p>
      <text:p text:style-name="P6"><text:tab/>Lakcím (számlázási cím)</text:p>
      <text:p text:style-name="P6"><text:tab/>Telefonszám <text:span text:style-name="T4">(mobil)</text:span></text:p>
      <text:p text:style-name="P6"><text:tab/>Email-cím </text:p>
      <text:p text:style-name="P8">A teljes név és lakcím adatok az esetleges banki <text:span text:style-name="T5">utaláshoz, </text:span>a számla kiállításához <text:span text:style-name="T4">kerülhetnek felhasználásra</text:span><text:span text:style-name="T5"> </text:span><text:span text:style-name="T6">(</text:span><text:span text:style-name="T4">lásd még</text:span><text:span text:style-name="T6"> 1.3 Számlázás fejezet)</text:span>. A telefonszám és az email-cím <text:span text:style-name="T5">adatok </text:span><text:span text:style-name="T4">a </text:span><text:span text:style-name="T5">kommunikáció és a megkeresésre való válaszadás céljából </text:span><text:span text:style-name="T4">kerülnek fel</text:span><text:span text:style-name="T5">használ</text:span><text:span text:style-name="T4">ásra</text:span>, illetve az email-cím beleegyezés esetén hírlevél küldés<text:span text:style-name="T5">é</text:span><text:span text:style-name="T4">re</text:span>.</text:p>
      <text:p text:style-name="P4"><text:span text:style-name="T5">A tárolt személyes adatok harmadik </text:span><text:span text:style-name="T3">személynek, sem nemzetközi szervezetnek</text:span><text:span text:style-name="T5"> semmilyen formában nem </text:span><text:span text:style-name="T7">kerülnek kiadásra</text:span><text:span text:style-name="T5">. </text:span>Az adatkezelés során úgy <text:span text:style-name="T5">járok el, ahogy azt a saját adataim kapcsán is elvárom másoktól. A velem kapcsolatba kerülő személyek információs önrendelkezési jogát tiszteletben tartom, a személyes adatokat bizalmasan kezelem és megteszek minden olyan elvárható technikai és szervezési intézkedést, amely azok biztonságát garantálja.</text:span></text:p>
      <text:p text:style-name="P9"/>
      <text:p text:style-name="P9"><text:soft-page-break/>Az adatok kezeléséhez adott hozzájárulás írásos formában (email-en vagy postai úton) bármikor visszavonható. A hozzájárulás visszavonásának kézhezvételét követő 8 munkanapon belül a kezelt adatok törlésre kerülnek. A hozzájárulás visszavonása nem érinti a visszavonás előtti adatkezelés jogszerűségét. Személyes adatait az Önnel való utolsó kapcsolatba lépést követő öt (5) évig tárolom, majd törlöm.</text:p>
      <text:p text:style-name="P10"/>
      <text:p text:style-name="P11">1.3. Számlázás</text:p>
      <text:p text:style-name="P11">Amennyiben Ön a szolgáltatásért banki átutalással fizet, az ehhez kapcsolódó adminisztráció, így a számla kiállítása kapcsán személyes adatait kezelem. Az adatkezelés a számviteli kötelezettségnek való megfelelés, azaz a jogi kötelezettség teljesítése [GDPR 6.cikk (1)c)] érdekében történik. A számlázási adatokat a számviteli szabályok által meghatározott ideig (jelenleg 8 év) őrzöm meg.</text:p>
      <text:p text:style-name="P11"/>
      <text:p text:style-name="P11">1.4. Jogérvényesítéssel kapcsolatos adatkezelés</text:p>
      <text:p text:style-name="P11">Amennyiben Ön nem teljesíti valamely szerződéses kötelezettségét, személyes adatait a jogérvényesítés céljából kezelem. Ez az adatkezelés a jogi igények érvényesítéséhez fűződő jogos érdekünk [GDPR 6.cikk (1) f)] alapján történik.</text:p>
      <text:p text:style-name="P11"/>
      <text:p text:style-name="P12">1.5 <text:span text:style-name="T8">Jogalap</text:span></text:p>
      <text:p text:style-name="P13"/>
      <text:p text:style-name="P14">Az adatkezelés jogalapja a kapcsolattartáshoz: <text:span text:style-name="T9"><text:s/>6. cikk </text:span>GDPR. <text:span text:style-name="T9">Az adatkezelés jogszerűségéről</text:span>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var e-global-typography-primary-font-family" svg:font-family="'var e-global-typography-primary-font-family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2-06T09:23:30.011000000</meta:creation-date>
    <meta:print-date>2025-02-06T09:24:05.865000000</meta:print-date>
    <dc:date>2025-10-08T16:05:35.842394700</dc:date>
    <meta:editing-duration>P7DT3H17M22S</meta:editing-duration>
    <meta:editing-cycles>10</meta:editing-cycles>
    <meta:generator>LibreOffice/25.2.5.2$Windows_X86_64 LibreOffice_project/03d19516eb2e1dd5d4ccd751a0d6f35f35e08022</meta:generator>
    <meta:document-statistic meta:table-count="0" meta:image-count="0" meta:object-count="0" meta:page-count="2" meta:paragraph-count="24" meta:word-count="400" meta:character-count="3283" meta:non-whitespace-character-count="2897"/>
  </office:meta>
</office:document-meta>
</file>